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472in" style:page-number="1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6pt"/>
    </style:style>
    <style:style style:name="P5" style:parent-style-name="內文" style:family="paragraph">
      <style:paragraph-properties fo:text-align="center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3194in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fo:text-align="center" fo:line-height="0.3194in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5" style:family="table-column">
      <style:table-column-properties style:column-width="1.2263in"/>
    </style:style>
    <style:style style:name="TableColumn16" style:family="table-column">
      <style:table-column-properties style:column-width="2.0618in"/>
    </style:style>
    <style:style style:name="TableColumn17" style:family="table-column">
      <style:table-column-properties style:column-width="1.125in"/>
    </style:style>
    <style:style style:name="TableColumn18" style:family="table-column">
      <style:table-column-properties style:column-width="2.5958in"/>
    </style:style>
    <style:style style:name="Table14" style:family="table">
      <style:table-properties style:width="7.009in" fo:margin-left="0.075in" table:align="left"/>
    </style:style>
    <style:style style:name="TableRow19" style:family="table-row">
      <style:table-row-properties style:min-row-height="0.7138in"/>
    </style:style>
    <style:style style:name="TableCell20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2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margin-left="0.1784in" fo:text-indent="-0.1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4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margin-left="0.1784in" fo:text-indent="-0.1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26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6923in"/>
    </style:style>
    <style:style style:name="TableCell2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150%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 style:min-row-height="0.4722in"/>
    </style:style>
    <style:style style:name="TableCell3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150%" fo:margin-left="0.1666in" fo:text-indent="-0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7" style:family="table-row">
      <style:table-row-properties style:min-row-height="0.4972in"/>
    </style:style>
    <style:style style:name="TableCell4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0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TableRow52" style:family="table-row">
      <style:table-row-properties style:min-row-height="0.4972in"/>
    </style:style>
    <style:style style:name="TableCell5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7" style:family="table-row">
      <style:table-row-properties style:min-row-height="0.9194in"/>
    </style:style>
    <style:style style:name="TableCell5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 fo:line-height="0.3333in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72" style:parent-style-name="內文" style:family="paragraph">
      <style:paragraph-properties style:snap-to-layout-grid="false" fo:line-height="0.3333in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6" style:family="table-row">
      <style:table-row-properties style:min-row-height="1.1298in"/>
    </style:style>
    <style:style style:name="TableCell7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 fo:font-size="13pt" style:font-size-asian="13pt" style:font-size-complex="13pt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80" style:parent-style-name="內文" style:family="paragraph">
      <style:paragraph-properties style:snap-to-layout-grid="false" fo:text-align="center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margin-bottom="0.0625in"/>
      <style:text-properties style:font-name="標楷體" style:font-name-asian="標楷體" fo:font-size="13pt" style:font-size-asian="13pt" style:font-size-complex="13pt"/>
    </style:style>
    <style:style style:name="P84" style:parent-style-name="內文" style:family="paragraph">
      <style:paragraph-properties fo:margin-bottom="0.0625in"/>
      <style:text-properties style:font-name="標楷體" style:font-name-asian="標楷體" fo:font-size="13pt" style:font-size-asian="13pt" style:font-size-complex="13pt"/>
    </style:style>
    <style:style style:name="P85" style:parent-style-name="內文" style:family="paragraph">
      <style:paragraph-properties fo:text-align="justify" fo:margin-bottom="0.0625in" fo:margin-left="0.1805in" fo:text-indent="-0.180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Row86" style:family="table-row">
      <style:table-row-properties style:min-row-height="1.2875in"/>
    </style:style>
    <style:style style:name="P87" style:parent-style-name="內文" style:family="paragraph">
      <style:paragraph-properties fo:text-align="center" fo:line-height="150%"/>
      <style:text-properties style:font-name="標楷體" style:font-name-asian="標楷體" fo:font-size="13pt" style:font-size-asian="13pt" style:font-size-complex="13pt"/>
    </style:style>
    <style:style style:name="TableCell8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90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P91" style:parent-style-name="內文" style:family="paragraph">
      <style:paragraph-properties fo:text-align="justify" fo:line-height="150%"/>
      <style:text-properties style:font-name="標楷體" style:font-name-asian="標楷體" fo:font-size="13pt" style:font-size-asian="13pt" style:font-size-complex="13pt"/>
    </style:style>
    <style:style style:name="TableRow92" style:family="table-row">
      <style:table-row-properties style:min-row-height="1.1493in"/>
    </style:style>
    <style:style style:name="TableCell9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150%"/>
      <style:text-properties style:font-name="標楷體" style:font-name-asian="標楷體" fo:font-size="13pt" style:font-size-asian="13pt" style:font-size-complex="13pt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96" style:parent-style-name="內文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150%" fo:margin-left="0.1666in" fo:text-indent="-0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0" style:parent-style-name="內文" style:family="paragraph">
      <style:paragraph-properties fo:line-height="150%" fo:margin-left="0.1666in" fo:text-indent="-0.166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1" style:parent-style-name="內文" style:family="paragraph">
      <style:paragraph-properties fo:line-height="150%"/>
      <style:text-properties style:font-name="標楷體" style:font-name-asian="標楷體" fo:font-size="13pt" style:font-size-asian="13pt" style:font-size-complex="13pt"/>
    </style:style>
    <style:style style:name="TableRow102" style:family="table-row">
      <style:table-row-properties style:min-row-height="0.9125in"/>
    </style:style>
    <style:style style:name="TableCell103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05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line-height="150%" fo:margin-left="0.1784in" fo:text-indent="-0.1784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8" style:parent-style-name="內文" style:family="paragraph">
      <style:paragraph-properties style:snap-to-layout-grid="false" fo:line-height="150%" fo:margin-left="0.1784in" fo:text-indent="-0.1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9" style:parent-style-name="內文" style:family="paragraph">
      <style:paragraph-properties style:snap-to-layout-grid="false" fo:line-height="150%" fo:margin-left="0.1784in" fo:text-indent="-0.1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10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<text:span text:style-name="T4">附件二</text:span></text:p>
      <text:p text:style-name="P5">高雄市115年度「友善校園」學生事務與輔導工作─</text:p>
      <text:p text:style-name="P6"><text:span text:style-name="T7">校園性別事件調查專業人員</text:span><text:span text:style-name="T8">高階</text:span><text:span text:style-name="T9">培訓課程</text:span></text:p>
      <text:p text:style-name="P10"><text:span text:style-name="T11">【</text:span><text:span text:style-name="T12">研習人員調查表</text:span><text:span text:style-name="T13">】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校名稱</text:p>
          </table:table-cell>
          <table:table-cell table:style-name="TableCell22">
            <text:p text:style-name="P23"/>
          </table:table-cell>
          <table:table-cell table:style-name="TableCell24">
            <text:p text:style-name="P25">單位處室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姓　　名</text:p>
          </table:table-cell>
          <table:table-cell table:style-name="TableCell31">
            <text:p text:style-name="P32"/>
          </table:table-cell>
          <table:table-cell table:style-name="TableCell33">
            <text:p text:style-name="P34">職 <text:s text:c="2"/>稱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性　　別</text:p>
          </table:table-cell>
          <table:table-cell table:style-name="TableCell40">
            <text:p text:style-name="P41"/>
          </table:table-cell>
          <table:table-cell table:style-name="TableCell42">
            <text:p text:style-name="P43">聯絡電話</text:p>
          </table:table-cell>
          <table:table-cell table:style-name="TableCell44">
            <text:p text:style-name="P45">公： <text:s text:c="9"/>分機</text:p>
            <text:p text:style-name="P46">手機：</text:p>
          </table:table-cell>
        </table:table-row>
        <table:table-row table:style-name="TableRow47">
          <table:table-cell table:style-name="TableCell48">
            <text:p text:style-name="P49">E-mail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用 餐</text:p>
          </table:table-cell>
          <table:table-cell table:style-name="TableCell55" table:number-columns-spanned="3">
            <text:p text:style-name="P56">□葷 <text:s text:c="6"/>□素</text:p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進階</text:span><text:span text:style-name="T61">受訓</text:span></text:p>
            <text:p text:style-name="P62">結業年度</text:p>
          </table:table-cell>
          <table:table-cell table:style-name="TableCell63" table:number-columns-spanned="3">
            <text:p text:style-name="P64"><text:span text:style-name="T65">本人於_________年度完成</text:span><text:span text:style-name="T66">進階</text:span><text:span text:style-name="T67">受訓</text:span><text:span text:style-name="T68">，</text:span><text:span text:style-name="T69">並具備</text:span><text:span text:style-name="T70">進階</text:span><text:span text:style-name="T71">結業證書。</text:span></text:p>
            <text:p text:style-name="P72"><text:span text:style-name="T73">（請務必確實填報，連同</text:span><text:span text:style-name="T74">進階證書正反面電子檔，未提供完整資料，以致審核無法通過者，不予錄取。</text:span><text:span text:style-name="T75">）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rows-spanned="2">
            <text:p text:style-name="P78">調查經驗</text:p>
            <text:p text:style-name="P79">（請務必</text:p>
            <text:p text:style-name="P80"><text:span text:style-name="T81">確實填報）</text:span></text:p>
          </table:table-cell>
          <table:table-cell table:style-name="TableCell82" table:number-columns-spanned="3">
            <text:p text:style-name="P83">1.曾擔任調查小組人員件數 <text:s/>（ <text:s text:c="5"/>）件(若無，請填0)</text:p>
            <text:p text:style-name="P84">2.曾擔任調查小組召集人件數（ <text:s text:c="5"/>）件(若無，請填0)</text:p>
            <text:p text:style-name="P85">3.曾撰寫調查報告（ <text:s text:c="5"/>）份(若無，請填0)</text:p>
          </table:table-cell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曾參與調查事件態樣： <text:s text:c="10"/>□無參與調查經驗</text:p>
            <text:p text:style-name="P90">□ 師生性侵案 <text:s text:c="2"/>□師生性騷案 <text:s text:c="2"/>□特教生性別案件</text:p>
            <text:p text:style-name="P91">□ 生生性侵案 <text:s text:c="2"/>□生生性騷案 <text:s text:c="2"/>□其他性別案件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申復經驗</text:p>
            <text:p text:style-name="P95">（請務必</text:p>
            <text:p text:style-name="P96"><text:span text:style-name="T97">確實填報）</text:span></text:p>
          </table:table-cell>
          <table:table-cell table:style-name="TableCell98" table:number-columns-spanned="3">
            <text:p text:style-name="P99">□不曾參與申復審議</text:p>
            <text:p text:style-name="P100">□曾參與申復案件（ <text:s text:c="5"/>）件</text:p>
            <text:p text:style-name="P101">□曾撰寫申復評議報告書（ <text:s text:c="4"/>）份</text:p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特教背景</text:p>
          </table:table-cell>
          <table:table-cell table:style-name="TableCell105" table:number-columns-spanned="3">
            <text:p text:style-name="P106"><text:span text:style-name="T107">□ 無特殊教育背景(若無，以下免填)</text:span></text:p>
            <text:p text:style-name="P108">特教學歷:_____________________ <text:s/>經歷:__________班_______年</text:p>
            <text:p text:style-name="P109">特教類別:__________________</text:p>
          </table:table-cell>
          <table:covered-table-cell/>
          <table:covered-table-cell/>
        </table:table-row>
      </table:table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4923in" fo:margin-bottom="0.3937in" fo:margin-right="0.589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1pt" style:font-size-asian="11pt" style:font-size-complex="11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5-07-28T00:24:00Z</meta:creation-date>
    <dc:date>2026-07-09T13:21:00Z</dc:date>
    <meta:template xlink:href="Normal" xlink:type="simple"/>
    <meta:editing-cycles>5</meta:editing-cycles>
    <meta:editing-duration>PT240S</meta:editing-duration>
    <meta:document-statistic meta:page-count="1" meta:paragraph-count="1" meta:word-count="88" meta:character-count="593" meta:row-count="4" meta:non-whitespace-character-count="506"/>
  </office:meta>
</office:document-meta>
</file>